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Migliaia" style:data-style-name="N38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BFBFB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36">
      <style:table-cell-properties fo:border="thin solid #000000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0" style:family="table-cell" style:parent-style-name="Migliaia" style:data-style-name="N36">
      <style:table-cell-properties fo:border="thin solid #000000" style:vertical-align="automatic" fo:background-color="transparent"/>
    </style:style>
    <style:style style:name="ce11" style:family="table-cell" style:parent-style-name="Default" style:data-style-name="N0">
      <style:table-cell-properties fo:border="thin solid #000000" style:vertical-align="middle"/>
    </style:style>
    <style:style style:name="ce12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Migliaia" style:data-style-name="N36">
      <style:table-cell-properties fo:border="thin solid #000000" style:vertical-align="middle" fo:background-color="transparent"/>
    </style:style>
    <style:style style:name="ce14" style:family="table-cell" style:parent-style-name="Default" style:data-style-name="N0">
      <style:table-cell-properties fo:border="thin solid #000000" style:vertical-align="middle" fo:wrap-option="wrap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middle"/>
    </style:style>
    <style:style style:name="ce17" style:family="table-cell" style:parent-style-name="Default" style:data-style-name="N0">
      <style:table-cell-properties fo:border="thin solid #000000" style:vertical-align="automatic" fo:wrap-option="wrap"/>
    </style:style>
    <style:style style:name="ce18" style:family="table-cell" style:parent-style-name="Default" style:data-style-name="N0">
      <style:table-cell-properties style:vertical-align="automatic" fo:wrap-option="wrap"/>
    </style:style>
    <style:style style:name="ce19" style:family="table-cell" style:parent-style-name="Migliaia" style:data-style-name="N36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20" style:family="table-cell" style:parent-style-name="Migliaia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Migliaia" style:data-style-name="N36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23" style:family="table-cell" style:parent-style-name="Migliaia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5" style:family="table-cell" style:parent-style-name="Default" style:data-style-name="N37">
      <style:table-cell-properties fo:border="thin solid #000000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7" style:family="table-cell" style:parent-style-name="Migliaia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28" style:family="table-cell" style:parent-style-name="Migliaia" style:data-style-name="N38">
      <style:table-cell-properties fo:border="thin solid #000000"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4"/>
    <style:style style:name="ce32" style:family="table-cell" style:parent-style-name="Default" style:data-style-name="N37">
      <style:table-cell-properties fo:border="thin solid #000000" style:vertical-align="automatic" fo:background-color="#FFFFFF" style:repeat-content="false"/>
      <style:paragraph-properties fo:text-align="center"/>
    </style:style>
    <style:style style:name="ce33" style:family="table-cell" style:parent-style-name="Migliaia" style:data-style-name="N38">
      <style:table-cell-properties fo:border="thin solid #000000" style:vertical-align="automatic"/>
    </style:style>
    <style:style style:name="ce3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35" style:family="table-cell" style:parent-style-name="Migliaia" style:data-style-name="N38">
      <style:table-cell-properties fo:border="thin solid #000000" style:vertical-align="middle" fo:wrap-option="wrap" fo:background-color="transparent"/>
      <style:text-properties fo:color="#000000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7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fo:background-color="#FFFFFF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</style:style>
    <style:style style:name="ce40" style:family="table-cell" style:parent-style-name="Default" style:data-style-name="N0">
      <style:text-properties fo:color="#333333"/>
    </style:style>
    <style:style style:name="ce41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43" style:family="table-cell" style:parent-style-name="Migliaia" style:data-style-name="N38">
      <style:table-cell-properties fo:border="thin solid #000000" style:vertical-align="automatic" fo:background-color="transparent"/>
      <style:text-properties fo:color="#000000"/>
    </style:style>
    <style:style style:name="ce44" style:family="table-cell" style:parent-style-name="Default" style:data-style-name="N0">
      <style:table-cell-properties style:vertical-align="middle" fo:wrap-option="wrap"/>
    </style:style>
    <style:style style:name="ce45" style:family="table-cell" style:parent-style-name="Default" style:data-style-name="N0">
      <style:table-cell-properties fo:border="thin solid #000000" style:vertical-align="automatic" fo:wrap-option="wrap"/>
      <style:text-properties fo:font-size="8pt" style:font-size-asian="8pt" style:font-size-complex="8pt"/>
    </style:style>
    <style:style style:name="ce46" style:family="table-cell" style:parent-style-name="Migliaia" style:data-style-name="N38">
      <style:table-cell-properties fo:border="thin solid #000000" style:vertical-align="automatic" fo:background-color="transparent"/>
      <style:text-properties fo:color="#000000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48" style:family="table-cell" style:parent-style-name="Default" style:data-style-name="N0">
      <style:table-cell-properties fo:border="thin solid #000000" style:vertical-align="automatic" fo:wrap-option="wrap" fo:background-color="#FFFFFF"/>
      <style:text-properties fo:font-size="10pt" style:font-size-asian="10pt" style:font-size-complex="10pt"/>
    </style:style>
    <style:style style:name="ce49" style:family="table-cell" style:parent-style-name="Migliaia" style:data-style-name="N38">
      <style:table-cell-properties fo:border="thin solid #000000" style:vertical-align="automatic" fo:background-color="#FFFFFF"/>
      <style:text-properties fo:color="#000000" fo:font-size="10pt" style:font-size-asian="10pt" style:font-size-complex="10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5.34458333333333cm" style:use-optimal-column-width="true"/>
    </style:style>
    <style:style style:name="co2" style:family="table-column">
      <style:table-column-properties fo:break-before="auto" style:column-width="1.984375cm" style:use-optimal-column-width="true"/>
    </style:style>
    <style:style style:name="co3" style:family="table-column">
      <style:table-column-properties fo:break-before="auto" style:column-width="2.19604166666667cm" style:use-optimal-column-width="true"/>
    </style:style>
    <style:style style:name="co4" style:family="table-column">
      <style:table-column-properties fo:break-before="auto" style:column-width="8.175625cm" style:use-optimal-column-width="true"/>
    </style:style>
    <style:style style:name="co5" style:family="table-column">
      <style:table-column-properties fo:break-before="auto" style:column-width="5.02708333333333cm" style:use-optimal-column-width="true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60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53.25pt" style:use-optimal-row-height="true" fo:break-before="auto"/>
    </style:style>
    <style:style style:name="ro4" style:family="table-row">
      <style:table-row-properties style:row-height="40.5pt" style:use-optimal-row-height="true" fo:break-before="auto"/>
    </style:style>
    <style:style style:name="ro5" style:family="table-row">
      <style:table-row-properties style:row-height="30.75pt" style:use-optimal-row-height="true" fo:break-before="auto"/>
    </style:style>
    <style:style style:name="ro6" style:family="table-row">
      <style:table-row-properties style:row-height="74.2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UGLIO_2026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52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NOMINATIVO</text:p>
          </table:table-cell>
          <table:table-cell office:value-type="string" table:style-name="ce2">
            <text:p>DAL<text:s/></text:p>
          </table:table-cell>
          <table:table-cell office:value-type="string" table:style-name="ce2">
            <text:p>AL</text:p>
          </table:table-cell>
          <table:table-cell office:value-type="string" table:style-name="ce3">
            <text:p>COMPENSO LORDO 2026</text:p>
          </table:table-cell>
          <table:table-cell office:value-type="string" table:style-name="ce2">
            <text:p>TIPOLOGIA CONTRATTUALE</text:p>
          </table:table-cell>
          <table:table-cell office:value-type="string" table:style-name="ce4">
            <text:p>Estremi atto di conferimento</text:p>
          </table:table-cell>
          <table:table-cell office:value-type="string" table:style-name="ce5">
            <text:p>Note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Beltempo Francesca<text:s/>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2432" table:style-name="ce8">
            <text:p>€ 2,43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060 del 28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grò Andrea Pio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4272" table:style-name="ce8">
            <text:p>€ 4,27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062 del 28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trangio Domenico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4272" table:style-name="ce8">
            <text:p>€ 4,27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068 del 28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Bruno Carmine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5412" table:style-name="ce10">
            <text:p>€ 5,41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754 del 26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Pugliese Roberta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5328" table:style-name="ce10">
            <text:p>€ 5,328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861 del 27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antelli Stefania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5412" table:style-name="ce10">
            <text:p>€ 5,41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766 del 26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erranò Maria Pia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378" table:style-name="ce10">
            <text:p>€ 6,378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874 del 27/01/2026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string" table:style-name="ce11">
            <text:p>Stasi Marco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04-30T00:00:00" table:style-name="ce12">
            <text:p>30/04/2026</text:p>
          </table:table-cell>
          <table:table-cell office:value-type="currency" office:value="1701" table:style-name="ce13">
            <text:p>€ 1,701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2766 del 26/01/2026</text:p>
          </table:table-cell>
          <table:table-cell office:value-type="string" table:style-name="ce15">
            <text:p>Cessazione anticipata con nota <text:s/>n. 10977 del 29/04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Candido Grazia</text:p>
          </table:table-cell>
          <table:table-cell office:value-type="date" office:date-value="2026-02-05T00:00:00" table:style-name="ce7">
            <text:p>05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201.07" table:style-name="ce10">
            <text:p>€ 6,201.07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349 del 30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hindemi Caterina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63 del 06/02/2026</text:p>
          </table:table-cell>
          <table:table-cell table:style-name="ce17"/>
          <table:table-cell table:number-columns-repeated="16377"/>
        </table:table-row>
        <table:table-row table:style-name="ro2">
          <table:table-cell office:value-type="string" table:style-name="ce6">
            <text:p>Nucera Fortunato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79 del 0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Zirilli Giuseppe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143 del 09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arace Romina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913 del 05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Iapichino Fabrizio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916" table:style-name="ce10">
            <text:p>€ 3,916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901 del 05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Infantino Salvatore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916" table:style-name="ce10">
            <text:p>€ 3,916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911 del 05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rombino Luigi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881 del 05/02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Verta Williams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327.5" table:style-name="ce10">
            <text:p>€ 3,327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916 del 05/02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Mollo Salvatore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025" table:style-name="ce10">
            <text:p>€ 3,02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907 del 05/02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Pontoriero Rosanna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4141.5" table:style-name="ce10">
            <text:p>€ 4,141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660 del 12/02/2026</text:p>
          </table:table-cell>
          <table:table-cell table:style-name="ce6"/>
          <table:table-cell table:number-columns-repeated="16377" table:style-name="ce1"/>
        </table:table-row>
        <table:table-row table:style-name="ro3">
          <table:table-cell office:value-type="string" table:style-name="ce11">
            <text:p>Giovinazzi Maria Fernanda</text:p>
          </table:table-cell>
          <table:table-cell office:value-type="date" office:date-value="2026-02-16T00:00:00" table:style-name="ce12">
            <text:p>16/02/2026</text:p>
          </table:table-cell>
          <table:table-cell office:value-type="date" office:date-value="2026-05-15T00:00:00" table:style-name="ce12">
            <text:p>15/05/2026</text:p>
          </table:table-cell>
          <table:table-cell office:value-type="currency" office:value="2259" table:style-name="ce13">
            <text:p>€ 2,259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4662 del 12/02/2026</text:p>
          </table:table-cell>
          <table:table-cell office:value-type="string" table:style-name="ce15">
            <text:p>Cessazione anticipata con nota <text:s/>n. 11915 del 13/05/2026</text:p>
          </table:table-cell>
          <table:table-cell table:number-columns-repeated="16377" table:style-name="ce16"/>
        </table:table-row>
        <table:table-row table:style-name="ro3">
          <table:table-cell office:value-type="string" table:style-name="ce11">
            <text:p>Neri Domenico<text:s/>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4146" table:formula="of:=3012+1134" table:style-name="ce13">
            <text:p>€ 4,146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2738 del 26/01/2026</text:p>
          </table:table-cell>
          <table:table-cell office:value-type="string" table:style-name="ce15">
            <text:p>Incarico prorogato con nota prot n. 11717 del 11/05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Cammareri Giovanni Antonio<text:s/>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2472" table:style-name="ce10">
            <text:p>€ 2,47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944 del 27/01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Stillittano Martina<text:s/>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3765" table:style-name="ce10">
            <text:p>€ 3,76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937 del 27/01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11">
            <text:p>Tripodi Clarissa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4518" table:style-name="ce13">
            <text:p>€ 4,518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9">
            <text:p>Prot. N. 3049 del 28/01/2026</text:p>
          </table:table-cell>
          <table:table-cell table:style-name="ce15"/>
          <table:table-cell table:number-columns-repeated="3" table:style-name="ce1"/>
          <table:table-cell table:number-columns-repeated="16374" table:style-name="ce16"/>
        </table:table-row>
        <table:table-row table:style-name="ro2">
          <table:table-cell office:value-type="string" table:style-name="ce6">
            <text:p>Mordà Maria Teresa</text:p>
          </table:table-cell>
          <table:table-cell office:value-type="date" office:date-value="2026-02-04T00:00:00" table:style-name="ce7">
            <text:p>04/02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2648.1" table:style-name="ce10">
            <text:p>€ 2,648.1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196 del 29/01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11">
            <text:p>Cieli Giuliana Fortunata</text:p>
          </table:table-cell>
          <table:table-cell office:value-type="date" office:date-value="2026-02-04T00:00:00" table:style-name="ce12">
            <text:p>04/02/2026</text:p>
          </table:table-cell>
          <table:table-cell office:value-type="date" office:date-value="2026-05-31T00:00:00" table:style-name="ce12">
            <text:p>31/05/2026</text:p>
          </table:table-cell>
          <table:table-cell office:value-type="currency" office:value="2359.5" table:style-name="ce10">
            <text:p>€ 2,359.5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200 del 29/01/2026</text:p>
          </table:table-cell>
          <table:table-cell table:style-name="ce14"/>
          <table:table-cell table:number-columns-repeated="2" table:style-name="ce16"/>
          <table:table-cell table:style-name="ce18"/>
          <table:table-cell table:number-columns-repeated="16374"/>
        </table:table-row>
        <table:table-row table:style-name="ro2">
          <table:table-cell office:value-type="string" table:style-name="ce6">
            <text:p>Mascaro Simona</text:p>
          </table:table-cell>
          <table:table-cell office:value-type="date" office:date-value="2026-02-10T00:00:00" table:style-name="ce7">
            <text:p>10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024.9" table:style-name="ce10">
            <text:p>€ 6,024.9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686 del 03/02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Cristiano Francesco</text:p>
          </table:table-cell>
          <table:table-cell office:value-type="date" office:date-value="2026-02-10T00:00:00" table:style-name="ce7">
            <text:p>10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024.9" table:style-name="ce10">
            <text:p>€ 6,024.9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684 del 03/02/2026</text:p>
          </table:table-cell>
          <table:table-cell table:style-name="ce6"/>
          <table:table-cell table:number-columns-repeated="16377" table:style-name="ce1"/>
        </table:table-row>
        <table:table-row table:style-name="ro3">
          <table:table-cell office:value-type="string" table:style-name="ce11">
            <text:p>Alvino Salvatore</text:p>
          </table:table-cell>
          <table:table-cell office:value-type="date" office:date-value="2026-02-10T00:00:00" table:style-name="ce12">
            <text:p>10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5101.1000000000004" table:formula="of:=3563.1+1538" table:style-name="ce13">
            <text:p>€ 5,101.1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3678 del 03/02/2026</text:p>
          </table:table-cell>
          <table:table-cell office:value-type="string" table:style-name="ce15">
            <text:p>Incarico modificato con nota prot n. 13278 del 03/06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Aloia Francesco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875" table:style-name="ce10">
            <text:p>€ 6,87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67 del 06/02/2026</text:p>
          </table:table-cell>
          <table:table-cell table:style-name="ce17"/>
          <table:table-cell table:number-columns-repeated="16377" table:style-name="ce1"/>
        </table:table-row>
        <table:table-row table:style-name="ro2">
          <table:table-cell office:value-type="string" table:style-name="ce6">
            <text:p>Fuscaldo Ettore Paolo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6875" table:style-name="ce10">
            <text:p>€ 6,87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70 del 06/02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Perri Francesca Roberta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652" table:style-name="ce10">
            <text:p>€ 3,652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73 del 0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tumbo Giuliano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454" table:style-name="ce10">
            <text:p>€ 3,454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074 del 0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gostino Debora</text:p>
          </table:table-cell>
          <table:table-cell office:value-type="date" office:date-value="2026-02-03T00:00:00" table:style-name="ce7">
            <text:p>03/02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4380.8" table:style-name="ce19">
            <text:p>€ 4,380.8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102 del 29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Ieracitano Fortunata<text:s/></text:p>
          </table:table-cell>
          <table:table-cell office:value-type="date" office:date-value="2026-02-03T00:00:00" table:style-name="ce7">
            <text:p>03/02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3734.53" table:style-name="ce19">
            <text:p>€ 3,734.53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104 del 28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peranza Alice Maria</text:p>
          </table:table-cell>
          <table:table-cell office:value-type="date" office:date-value="2026-02-03T00:00:00" table:style-name="ce7">
            <text:p>03/02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4380.8" table:style-name="ce19">
            <text:p>€ 4,380.8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089 del 28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lcopietro Sofia</text:p>
          </table:table-cell>
          <table:table-cell office:value-type="date" office:date-value="2026-02-09T00:00:00" table:style-name="ce7">
            <text:p>09/02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4203.2" table:style-name="ce19">
            <text:p>€ 4,203.2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3676 del 03/02/2026</text:p>
          </table:table-cell>
          <table:table-cell table:style-name="ce17"/>
          <table:table-cell table:number-columns-repeated="16377"/>
        </table:table-row>
        <table:table-row table:style-name="ro2">
          <table:table-cell office:value-type="string" table:style-name="ce11">
            <text:p>Ruffolo Antonio</text:p>
          </table:table-cell>
          <table:table-cell office:value-type="date" office:date-value="2026-02-11T00:00:00" table:style-name="ce12">
            <text:p>11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11911.33" table:style-name="ce20">
            <text:p>€ 11,911.33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9">
            <text:p>Prot. N. 4028 del 06/02/2026</text:p>
          </table:table-cell>
          <table:table-cell table:style-name="ce21"/>
          <table:table-cell table:number-columns-repeated="16377"/>
        </table:table-row>
        <table:table-row table:style-name="ro2">
          <table:table-cell office:value-type="string" table:style-name="ce6">
            <text:p>Gentile Giuliana</text:p>
          </table:table-cell>
          <table:table-cell office:value-type="date" office:date-value="2026-02-16T00:00:00" table:style-name="ce7">
            <text:p>16/02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16368" table:style-name="ce19">
            <text:p>€ 16,368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4494 del 11/02/2026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string" table:style-name="ce11">
            <text:p>Augello Annamaria</text:p>
          </table:table-cell>
          <table:table-cell office:value-type="date" office:date-value="2026-02-20T00:00:00" table:style-name="ce12">
            <text:p>20/02/2026</text:p>
          </table:table-cell>
          <table:table-cell office:value-type="date" office:date-value="2026-02-28T00:00:00" table:style-name="ce12">
            <text:p>28/02/2026</text:p>
          </table:table-cell>
          <table:table-cell office:value-type="currency" office:value="391.97" table:style-name="ce22">
            <text:p>€ 391.97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4860 del 16/02/2026</text:p>
          </table:table-cell>
          <table:table-cell office:value-type="string" table:style-name="ce15">
            <text:p>Cessazione anticipata con nota n 6526 del 04/03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11">
            <text:p>Cosco Ferdinando Salvatore</text:p>
          </table:table-cell>
          <table:table-cell office:value-type="date" office:date-value="2026-02-20T00:00:00" table:style-name="ce12">
            <text:p>20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6649.3" table:style-name="ce20">
            <text:p>€ 6,649.3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9">
            <text:p>Prot. N. 4863 del 16/02/2026</text:p>
          </table:table-cell>
          <table:table-cell table:style-name="ce21"/>
          <table:table-cell table:number-columns-repeated="16377"/>
        </table:table-row>
        <table:table-row table:style-name="ro2">
          <table:table-cell office:value-type="string" table:style-name="ce11">
            <text:p>Gabrieli Alessandra</text:p>
          </table:table-cell>
          <table:table-cell office:value-type="date" office:date-value="2026-02-20T00:00:00" table:style-name="ce12">
            <text:p>20/02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currency" office:value="4862.2" table:style-name="ce20">
            <text:p>€ 4,862.2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9">
            <text:p>Prot. N. 4869 del 16/02/2026</text:p>
          </table:table-cell>
          <table:table-cell table:style-name="ce21"/>
          <table:table-cell table:number-columns-repeated="16377"/>
        </table:table-row>
        <table:table-row table:style-name="ro3">
          <table:table-cell office:value-type="string" table:style-name="ce11">
            <text:p>Armentano Emanuele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5500" table:style-name="ce23">
            <text:p>€ 5,500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1768 del 19/01/2026</text:p>
          </table:table-cell>
          <table:table-cell office:value-type="string" table:style-name="ce21">
            <text:p>Incarico prorogato con nota prot n. 14522 del 17/06/2026</text:p>
          </table:table-cell>
          <table:table-cell table:number-columns-repeated="16377"/>
        </table:table-row>
        <table:table-row table:style-name="ro3">
          <table:table-cell office:value-type="string" table:style-name="ce24">
            <text:p>Cannata Biagio</text:p>
          </table:table-cell>
          <table:table-cell office:value-type="date" office:date-value="2026-02-01T00:00:00" table:style-name="ce25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4400" table:style-name="ce23">
            <text:p>€ 4,400.00</text:p>
          </table:table-cell>
          <table:table-cell office:value-type="string" table:style-name="ce24">
            <text:p>Co.Co.Co. Gruppi Consiliari L.R. 13/2002 art. 4bis</text:p>
          </table:table-cell>
          <table:table-cell office:value-type="string" table:style-name="ce14">
            <text:p>Prot. N. 1784 del 19/01/2026</text:p>
          </table:table-cell>
          <table:table-cell office:value-type="string" table:style-name="ce21">
            <text:p>Incarico prorogato con nota prot n. 14516 del 17/06/2026</text:p>
          </table:table-cell>
          <table:table-cell table:number-columns-repeated="16377" table:style-name="ce26"/>
        </table:table-row>
        <table:table-row table:style-name="ro3">
          <table:table-cell office:value-type="string" table:style-name="ce11">
            <text:p>Chiodi Paola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7150" table:style-name="ce23">
            <text:p>€ 7,150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2559 del 23/01/2026</text:p>
          </table:table-cell>
          <table:table-cell office:value-type="string" table:style-name="ce21">
            <text:p>Incarico prorogato con nota prot n. 14525 del 17/06/2026</text:p>
          </table:table-cell>
          <table:table-cell table:number-columns-repeated="16377" table:style-name="ce16"/>
        </table:table-row>
        <table:table-row table:style-name="ro3">
          <table:table-cell office:value-type="string" table:style-name="ce24">
            <text:p>La Falce Paolo</text:p>
          </table:table-cell>
          <table:table-cell office:value-type="date" office:date-value="2026-02-01T00:00:00" table:style-name="ce25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4400" table:style-name="ce23">
            <text:p>€ 4,400.00</text:p>
          </table:table-cell>
          <table:table-cell office:value-type="string" table:style-name="ce24">
            <text:p>Co.Co.Co. Gruppi Consiliari L.R. 13/2002 art. 4bis</text:p>
          </table:table-cell>
          <table:table-cell office:value-type="string" table:style-name="ce14">
            <text:p>Prot. N. 1800 del 19/01/2026</text:p>
          </table:table-cell>
          <table:table-cell office:value-type="string" table:style-name="ce21">
            <text:p>Incarico prorogato con nota prot n. 14520 del 17/06/2026</text:p>
          </table:table-cell>
          <table:table-cell table:number-columns-repeated="16377" table:style-name="ce26"/>
        </table:table-row>
        <table:table-row table:style-name="ro3">
          <table:table-cell office:value-type="string" table:style-name="ce11">
            <text:p>Madeo Rossella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4400" table:style-name="ce23">
            <text:p>€ 4,400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1792 del 19/01/2026</text:p>
          </table:table-cell>
          <table:table-cell office:value-type="string" table:style-name="ce21">
            <text:p>Incarico prorogato con nota prot n. 14527 del 17/06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Muccari Pasquale<text:s/>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10120" table:style-name="ce27">
            <text:p>€ 10,12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559 del 23/01/2026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string" table:style-name="ce11">
            <text:p>Vergara Roberto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4400" table:style-name="ce23">
            <text:p>€ 4,400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1799 del 19/01/2026</text:p>
          </table:table-cell>
          <table:table-cell office:value-type="string" table:style-name="ce21">
            <text:p>Incarico prorogato con nota prot n. 14529 del 17/06/2026</text:p>
          </table:table-cell>
          <table:table-cell table:number-columns-repeated="16377" table:style-name="ce16"/>
        </table:table-row>
        <table:table-row table:style-name="ro3">
          <table:table-cell office:value-type="string" table:style-name="ce11">
            <text:p>Cipolla Grazia</text:p>
          </table:table-cell>
          <table:table-cell office:value-type="date" office:date-value="2026-02-01T00:00:00" table:style-name="ce12">
            <text:p>01/02/2026</text:p>
          </table:table-cell>
          <table:table-cell office:value-type="date" office:date-value="2026-12-31T00:00:00" table:style-name="ce12">
            <text:p>31/12/2026</text:p>
          </table:table-cell>
          <table:table-cell office:value-type="currency" office:value="5500" table:style-name="ce23">
            <text:p>€ 5,500.00</text:p>
          </table:table-cell>
          <table:table-cell office:value-type="string" table:style-name="ce11">
            <text:p>Co.Co.Co. Gruppi Consiliari L.R. 13/2002 art. 4bis</text:p>
          </table:table-cell>
          <table:table-cell office:value-type="string" table:style-name="ce14">
            <text:p>Prot. N. 2748 del 27/01/2026</text:p>
          </table:table-cell>
          <table:table-cell office:value-type="string" table:style-name="ce21">
            <text:p>Incarico prorogato con nota prot n. 14526 del 17/06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Puzzonia Pasquale</text:p>
          </table:table-cell>
          <table:table-cell office:value-type="date" office:date-value="2026-02-01T00:00:00" table:style-name="ce7">
            <text:p>01/02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10120" table:style-name="ce10">
            <text:p>€ 10,12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2929 del 27/01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Parentela Paol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12800" table:style-name="ce10">
            <text:p>€ 12,8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250 del 19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hidoni Anton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7350" table:style-name="ce10">
            <text:p>€ 7,35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252 del 19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Bongiovanni Luc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285" table:style-name="ce10">
            <text:p>€ 2,28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09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labrò Giovann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371" table:style-name="ce10">
            <text:p>€ 1,37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1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Zagarella Nicol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840" table:style-name="ce10">
            <text:p>€ 2,84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3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a Regina Leonard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840" table:style-name="ce10">
            <text:p>€ 2,84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4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ristarella Luc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371" table:style-name="ce10">
            <text:p>€ 1,37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5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ieta Giannicol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285" table:style-name="ce10">
            <text:p>€ 2,28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8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otera Frances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8575" table:style-name="ce10">
            <text:p>€ 8,57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20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ortorella Francesc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704" table:style-name="ce10">
            <text:p>€ 1,704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22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rcadi Roc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730" table:style-name="ce10">
            <text:p>€ 2,73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91 del 24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oti Vincenz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850" table:style-name="ce10">
            <text:p>€ 2,85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91 del 24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Procopio Caterin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285" table:style-name="ce10">
            <text:p>€ 2,28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91 del 24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ariano Stefan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700" table:style-name="ce10">
            <text:p>€ 5,7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51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oschetti Antonin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545" table:style-name="ce10">
            <text:p>€ 3,54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54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ragona Rosar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850" table:style-name="ce10">
            <text:p>€ 2,85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55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Di Lorenzo Gennarin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5660" table:style-name="ce10">
            <text:p>€ 5,66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57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onaco Enri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695" table:style-name="ce10">
            <text:p>€ 3,69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60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valieri Valer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4605" table:style-name="ce10">
            <text:p>€ 4,60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624 del 24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iaccari Anton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840" table:style-name="ce10">
            <text:p>€ 2,84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80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Bozzo Massim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5660" table:style-name="ce10">
            <text:p>€ 5,66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83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Davì Daniel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704" table:style-name="ce10">
            <text:p>€ 1,704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486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Ursini Maria Paol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14300" table:style-name="ce10">
            <text:p>€ 14,3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751 del 25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lampi Consolat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314" table:style-name="ce10">
            <text:p>€ 1,314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10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opresti Maria Gabriell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314" table:style-name="ce10">
            <text:p>€ 1,314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08 del 23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omeo Giuseppe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3130" table:style-name="ce10">
            <text:p>€ 3,13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591 del 24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talano Albert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680" table:style-name="ce10">
            <text:p>€ 5,68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53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ndela Frances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4380" table:style-name="ce10">
            <text:p>€ 4,38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54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ivitelli Frances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4380" table:style-name="ce10">
            <text:p>€ 4,38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55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riati Luc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4570" table:style-name="ce10">
            <text:p>€ 4,57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44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ualtieri Annamari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4570" table:style-name="ce10">
            <text:p>€ 4,57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46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eda Soni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6100" table:style-name="ce10">
            <text:p>€ 6,1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49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idulla Francesc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680" table:style-name="ce10">
            <text:p>€ 5,68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452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rea Antonin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460" table:style-name="ce10">
            <text:p>€ 5,46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79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atacera Pietr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7980" table:style-name="ce10">
            <text:p>€ 7,98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61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Orrico Eugenio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6830" table:style-name="ce10">
            <text:p>€ 6,83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72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Pascuzzo Ermanno Salvatore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9550" table:style-name="ce10">
            <text:p>€ 9,55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75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omeo Sonia</text:p>
          </table:table-cell>
          <table:table-cell office:value-type="date" office:date-value="2026-03-09T00:00:00" table:style-name="ce7">
            <text:p>09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4890.6000000000004" table:style-name="ce10">
            <text:p>€ 4,890.6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331 del 03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ubino Rosy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9550" table:style-name="ce10">
            <text:p>€ 9,55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60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irimaco Adelina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700" table:style-name="ce10">
            <text:p>€ 5,7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81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urace Giuseppe</text:p>
          </table:table-cell>
          <table:table-cell office:value-type="date" office:date-value="2026-03-01T00:00:00" table:style-name="ce7">
            <text:p>01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8500" table:style-name="ce10">
            <text:p>€ 8,500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5865 del 26/02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ilice Silvana</text:p>
          </table:table-cell>
          <table:table-cell office:value-type="date" office:date-value="2026-03-05T00:00:00" table:style-name="ce7">
            <text:p>05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759.4" table:style-name="ce10">
            <text:p>€ 2,759.4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tot. N. 6232 del 02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Iiriti Antonino</text:p>
          </table:table-cell>
          <table:table-cell office:value-type="date" office:date-value="2026-03-05T00:00:00" table:style-name="ce7">
            <text:p>05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394.4" table:style-name="ce10">
            <text:p>€ 2,394.4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tot. N. 6231 del 02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4">
            <text:p>De Michele Giada Angela</text:p>
          </table:table-cell>
          <table:table-cell office:value-type="date" office:date-value="2026-03-01T00:00:00" table:style-name="ce12">
            <text:p>01/03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7085" table:style-name="ce28">
            <text:p><text:s/>7,085.00<text:s/></text:p>
          </table:table-cell>
          <table:table-cell office:value-type="string" table:style-name="ce29">
            <text:p>Co.Co.Co. Gruppi Consiliari L.R. 13/2002 art. 4bis</text:p>
          </table:table-cell>
          <table:table-cell office:value-type="string" table:style-name="ce9">
            <text:p>Prot. N. 5814 del 26/02/2026</text:p>
          </table:table-cell>
          <table:table-cell table:style-name="ce30"/>
          <table:table-cell table:number-columns-repeated="16377"/>
        </table:table-row>
        <table:table-row table:style-name="ro2">
          <table:table-cell office:value-type="string" table:style-name="ce24">
            <text:p>Mosciaro Ludovica</text:p>
          </table:table-cell>
          <table:table-cell office:value-type="date" office:date-value="2026-03-01T00:00:00" table:style-name="ce12">
            <text:p>01/03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3545" table:style-name="ce28">
            <text:p><text:s/>3,545.00<text:s/></text:p>
          </table:table-cell>
          <table:table-cell office:value-type="string" table:style-name="ce29">
            <text:p>Co.Co.Co. Gruppi Consiliari L.R. 13/2002 art. 4bis</text:p>
          </table:table-cell>
          <table:table-cell office:value-type="string" table:style-name="ce9">
            <text:p>Prot. N. 5815 del 26/02/2026</text:p>
          </table:table-cell>
          <table:table-cell table:style-name="ce30"/>
          <table:table-cell table:number-columns-repeated="16377" table:style-name="ce1"/>
        </table:table-row>
        <table:table-row table:style-name="ro2">
          <table:table-cell office:value-type="string" table:style-name="ce24">
            <text:p>Russo Rossella</text:p>
          </table:table-cell>
          <table:table-cell office:value-type="date" office:date-value="2026-03-12T00:00:00" table:style-name="ce12">
            <text:p>12/03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4920.6000000000004" table:style-name="ce28">
            <text:p><text:s/>4,920.60<text:s/></text:p>
          </table:table-cell>
          <table:table-cell office:value-type="string" table:style-name="ce29">
            <text:p>Co.Co.Co. Gruppi Consiliari L.R. 13/2002 art. 4bis</text:p>
          </table:table-cell>
          <table:table-cell office:value-type="string" table:style-name="ce9">
            <text:p>Prot. N. 6767 del 09/03/2026</text:p>
          </table:table-cell>
          <table:table-cell table:style-name="ce30"/>
          <table:table-cell table:number-columns-repeated="16377" table:style-name="ce1"/>
        </table:table-row>
        <table:table-row table:style-name="ro2">
          <table:table-cell office:value-type="string" table:style-name="ce24">
            <text:p>Zinno Valentina</text:p>
          </table:table-cell>
          <table:table-cell office:value-type="date" office:date-value="2026-03-01T00:00:00" table:style-name="ce12">
            <text:p>01/03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7085" table:style-name="ce28">
            <text:p><text:s/>7,085.00<text:s/></text:p>
          </table:table-cell>
          <table:table-cell office:value-type="string" table:style-name="ce29">
            <text:p>Co.Co.Co. Gruppi Consiliari L.R. 13/2002 art. 4bis</text:p>
          </table:table-cell>
          <table:table-cell office:value-type="string" table:style-name="ce9">
            <text:p>Prot. N. 5822 del 26/02/2026</text:p>
          </table:table-cell>
          <table:table-cell table:style-name="ce30"/>
          <table:table-cell table:number-columns-repeated="16377" table:style-name="ce1"/>
        </table:table-row>
        <table:table-row table:style-name="ro2">
          <table:table-cell office:value-type="string" table:style-name="ce6">
            <text:p>D'Agostino Carmelo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05-31T00:00:00" table:style-name="ce7">
            <text:p>31/05/2026</text:p>
          </table:table-cell>
          <table:table-cell office:value-type="currency" office:value="1501" table:style-name="ce10">
            <text:p>€ 1,50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10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Dell'Aquila Giuseppe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7408.03" table:style-name="ce10">
            <text:p>€ 7,408.03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16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Demaria Girolamo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259.8" table:style-name="ce10">
            <text:p>€ 5,259.8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30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Filippone Desideria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08-31T00:00:00" table:style-name="ce7">
            <text:p>31/08/2026</text:p>
          </table:table-cell>
          <table:table-cell office:value-type="currency" office:value="3994.03" table:style-name="ce10">
            <text:p>€ 3,994.03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03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Fuda Ilenia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08-31T00:00:00" table:style-name="ce7">
            <text:p>31/08/2026</text:p>
          </table:table-cell>
          <table:table-cell office:value-type="currency" office:value="4163.03" table:style-name="ce10">
            <text:p>€ 4,163.03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35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Laugelli Giuseppe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491" table:style-name="ce10">
            <text:p>€ 5,49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20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Mazza Domenico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491" table:style-name="ce10">
            <text:p>€ 5,49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18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Pasquale Alessandra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06-30T00:00:00" table:style-name="ce7">
            <text:p>30/06/2026</text:p>
          </table:table-cell>
          <table:table-cell office:value-type="currency" office:value="2071" table:style-name="ce10">
            <text:p>€ 2,071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31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Samà Daniele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259.8" table:style-name="ce10">
            <text:p>€ 5,259.8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22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Tripepi Riccardo</text:p>
          </table:table-cell>
          <table:table-cell office:value-type="date" office:date-value="2026-03-12T00:00:00" table:style-name="ce7">
            <text:p>12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259.8" table:style-name="ce10">
            <text:p>€ 5,259.8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829 del 09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6">
            <text:p>Lippelli Rosa<text:s/></text:p>
          </table:table-cell>
          <table:table-cell office:value-type="date" office:date-value="2026-03-16T00:00:00" table:style-name="ce7">
            <text:p>16/03/2026</text:p>
          </table:table-cell>
          <table:table-cell office:value-type="date" office:date-value="2026-12-31T00:00:00" table:style-name="ce7">
            <text:p>31/12/2026</text:p>
          </table:table-cell>
          <table:table-cell office:value-type="currency" office:value="5415" table:style-name="ce10">
            <text:p>€ 5,415.0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6943 del 10/03/2026</text:p>
          </table:table-cell>
          <table:table-cell table:style-name="ce6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Nocera Nocera Silvio Tommaso</text:p>
          </table:table-cell>
          <table:table-cell office:value-type="date" office:date-value="2026-03-23T00:00:00" table:style-name="ce7">
            <text:p>23/03/2026</text:p>
          </table:table-cell>
          <table:table-cell office:value-type="date" office:date-value="2026-07-31T00:00:00" table:style-name="ce7">
            <text:p>31/07/2026</text:p>
          </table:table-cell>
          <table:table-cell office:value-type="currency" office:value="2419.1999999999998" table:style-name="ce10">
            <text:p>€ 2,419.20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8145 del 23/03/2026</text:p>
          </table:table-cell>
          <table:table-cell table:style-name="ce6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Calivi Francesco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6-30T00:00:00" table:style-name="ce32">
            <text:p>30/06/2026</text:p>
          </table:table-cell>
          <table:table-cell office:value-type="float" office:value="1371" table:style-name="ce33">
            <text:p><text:s/>1,37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592 del 26/03/2026</text:p>
          </table:table-cell>
          <table:table-cell table:style-name="ce6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Giannetto Miriam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6-30T00:00:00" table:style-name="ce32">
            <text:p>30/06/2026</text:p>
          </table:table-cell>
          <table:table-cell office:value-type="float" office:value="1371" table:style-name="ce33">
            <text:p><text:s/>1,37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593 del 26/03/2026</text:p>
          </table:table-cell>
          <table:table-cell table:style-name="ce6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4">
          <table:table-cell office:value-type="string" table:style-name="ce24">
            <text:p>Gullì Giuseppe</text:p>
          </table:table-cell>
          <table:table-cell office:value-type="date" office:date-value="2026-04-01T00:00:00" table:style-name="ce12">
            <text:p>01/04/2026</text:p>
          </table:table-cell>
          <table:table-cell office:value-type="date" office:date-value="2026-07-31T00:00:00" table:style-name="ce12">
            <text:p>31/07/2026</text:p>
          </table:table-cell>
          <table:table-cell office:value-type="float" office:value="1828" table:style-name="ce35">
            <text:p><text:s/>1,828.00<text:s/></text:p>
          </table:table-cell>
          <table:table-cell office:value-type="string" table:style-name="ce29">
            <text:p>Co.Co.Co. Gruppi Consiliari L.R. 13/2002 art. 4bis</text:p>
          </table:table-cell>
          <table:table-cell office:value-type="string" table:style-name="ce14">
            <text:p>Prot n. 8594 del 26/03/2026</text:p>
          </table:table-cell>
          <table:table-cell office:value-type="string" table:style-name="ce30">
            <text:p>Prorogato con nota prot. 14514 del 17/06/2026</text:p>
          </table:table-cell>
          <table:table-cell table:number-columns-repeated="2" table:style-name="ce36"/>
          <table:table-cell table:number-columns-repeated="6" table:style-name="ce37"/>
          <table:table-cell table:number-columns-repeated="16369" table:style-name="ce36"/>
        </table:table-row>
        <table:table-row table:style-name="ro2">
          <table:table-cell office:value-type="string" table:style-name="ce6">
            <text:p>Labate Giulia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6-30T00:00:00" table:style-name="ce32">
            <text:p>30/06/2026</text:p>
          </table:table-cell>
          <table:table-cell office:value-type="float" office:value="1371" table:style-name="ce33">
            <text:p><text:s/>1,37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596 del 26/03/2026</text:p>
          </table:table-cell>
          <table:table-cell table:style-name="ce17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Oksana Reznyk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5-31T00:00:00" table:style-name="ce32">
            <text:p>31/05/2026</text:p>
          </table:table-cell>
          <table:table-cell office:value-type="float" office:value="914" table:style-name="ce33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01 del 26/03/2026</text:p>
          </table:table-cell>
          <table:table-cell table:style-name="ce17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Caligiuri Maria Josè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1828" table:style-name="ce33">
            <text:p><text:s/>1,82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03 del 26/03/2026</text:p>
          </table:table-cell>
          <table:table-cell table:style-name="ce17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6">
            <text:p>Sapia Emanuele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1752" table:style-name="ce33">
            <text:p><text:s/>1,752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06 del 26/03/2026</text:p>
          </table:table-cell>
          <table:table-cell table:style-name="ce6"/>
          <table:table-cell table:number-columns-repeated="2" table:style-name="ce1"/>
          <table:table-cell table:number-columns-repeated="6" table:style-name="ce31"/>
          <table:table-cell table:number-columns-repeated="16369"/>
        </table:table-row>
        <table:table-row table:style-name="ro2">
          <table:table-cell office:value-type="string" table:style-name="ce38">
            <text:p>Zerbonia Rosa Anna<text:s/>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1828" table:style-name="ce33">
            <text:p><text:s/>1,82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09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9">
            <text:p>Meleca Angela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504" table:style-name="ce33">
            <text:p><text:s/>2,50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29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9">
            <text:p>Russo Salvatore<text:s/></text:p>
          </table:table-cell>
          <table:table-cell office:value-type="date" office:date-value="2026-04-01T00:00:00" table:style-name="ce32">
            <text:p>01/04/2026</text:p>
          </table:table-cell>
          <table:table-cell office:value-type="string" table:style-name="ce32">
            <text:p>31/06/2026</text:p>
          </table:table-cell>
          <table:table-cell office:value-type="float" office:value="2272" table:style-name="ce33">
            <text:p><text:s/>2,272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30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9">
            <text:p>Grillo Vincenzo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80" table:style-name="ce33">
            <text:p><text:s/>2,28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33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40">
            <text:p>Mesoraca Denis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80" table:style-name="ce33">
            <text:p><text:s/>2,28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35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8">
            <text:p>Di Benedetto Denise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68" table:style-name="ce33">
            <text:p><text:s/>2,26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36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8">
            <text:p>Di Leone Valeria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184" table:style-name="ce33">
            <text:p><text:s/>2,18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41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8">
            <text:p>Pesce Stefano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68" table:style-name="ce33">
            <text:p><text:s/>2,26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43 del 26/03/2026</text:p>
          </table:table-cell>
          <table:table-cell table:style-name="ce6"/>
          <table:table-cell table:number-columns-repeated="16377" table:style-name="ce1"/>
        </table:table-row>
        <table:table-row table:style-name="ro2">
          <table:table-cell office:value-type="string" table:style-name="ce38">
            <text:p>Pescia Giuseppe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68" table:style-name="ce33">
            <text:p><text:s/>2,26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49 del 26/03/2026</text:p>
          </table:table-cell>
          <table:table-cell table:style-name="ce6"/>
          <table:table-cell table:number-columns-repeated="16377" table:style-name="ce1"/>
        </table:table-row>
        <table:table-row table:style-name="ro5">
          <table:table-cell office:value-type="string" table:style-name="ce14">
            <text:p>Pisani Francesca Pia</text:p>
          </table:table-cell>
          <table:table-cell office:value-type="date" office:date-value="2026-04-01T00:00:00" table:style-name="ce41">
            <text:p>01/04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2280" table:style-name="ce35">
            <text:p><text:s/>2,280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42">
            <text:p>Prot n. 8652 del 26/03/2026</text:p>
          </table:table-cell>
          <table:table-cell table:style-name="ce15"/>
          <table:table-cell table:number-columns-repeated="16377" table:style-name="ce1"/>
        </table:table-row>
        <table:table-row table:style-name="ro2">
          <table:table-cell office:value-type="string" table:style-name="ce40">
            <text:p>Fornello Demetrio 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6-30T00:00:00" table:style-name="ce32">
            <text:p>30/06/2026</text:p>
          </table:table-cell>
          <table:table-cell office:value-type="float" office:value="1638" table:style-name="ce33">
            <text:p><text:s/>1,6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54 del 26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Ferraro Luisa</text:p>
          </table:table-cell>
          <table:table-cell office:value-type="date" office:date-value="2026-04-01T00:00:00" table:style-name="ce32">
            <text:p>01/04/2026</text:p>
          </table:table-cell>
          <table:table-cell office:value-type="date" office:date-value="2026-09-30T00:00:00" table:style-name="ce32">
            <text:p>30/09/2026</text:p>
          </table:table-cell>
          <table:table-cell office:value-type="float" office:value="3408" table:style-name="ce33">
            <text:p><text:s/>3,40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659 del 26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40">
            <text:p>Labate Sonia</text:p>
          </table:table-cell>
          <table:table-cell office:value-type="date" office:date-value="2026-04-09T00:00:00" table:style-name="ce32">
            <text:p>09/04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4978" table:style-name="ce33">
            <text:p><text:s/>4,97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 n. 8903 del 26/03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Flotta Pino</text:p>
          </table:table-cell>
          <table:table-cell office:value-type="date" office:date-value="2026-04-20T00:00:00" table:style-name="ce32">
            <text:p>20/04/2026</text:p>
          </table:table-cell>
          <table:table-cell office:value-type="date" office:date-value="2026-10-30T00:00:00" table:style-name="ce32">
            <text:p>30/10/2026</text:p>
          </table:table-cell>
          <table:table-cell office:value-type="float" office:value="3820" table:style-name="ce33">
            <text:p><text:s/>3,82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. n.9752 del 10/04/2026</text:p>
          </table:table-cell>
          <table:table-cell table:style-name="ce17"/>
          <table:table-cell table:number-columns-repeated="16377"/>
        </table:table-row>
        <table:table-row table:style-name="ro2">
          <table:table-cell office:value-type="string" table:style-name="ce38">
            <text:p>Rosaci Caterina</text:p>
          </table:table-cell>
          <table:table-cell office:value-type="date" office:date-value="2026-04-15T00:00:00" table:style-name="ce32">
            <text:p>15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1607.67" table:style-name="ce33">
            <text:p><text:s/>1,607.6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. n. 9834 del 13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Ventre Francesco</text:p>
          </table:table-cell>
          <table:table-cell office:value-type="date" office:date-value="2026-04-20T00:00:00" table:style-name="ce32">
            <text:p>20/04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2289.33" table:style-name="ce33">
            <text:p><text:s/>2,289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34">
            <text:p>Prot. n.10178 del 16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agliaferro Valentin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500" table:style-name="ce43">
            <text:p><text:s/>1,50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10223 del 17/04/2026</text:p>
          </table:table-cell>
          <table:table-cell table:style-name="ce6"/>
          <table:table-cell table:number-columns-repeated="16377"/>
        </table:table-row>
        <table:table-row table:style-name="ro6">
          <table:table-cell office:value-type="string" table:style-name="ce14">
            <text:p>Ruffo Giuseppe</text:p>
          </table:table-cell>
          <table:table-cell office:value-type="date" office:date-value="2026-05-01T00:00:00" table:style-name="ce41">
            <text:p>01/05/2026</text:p>
          </table:table-cell>
          <table:table-cell office:value-type="date" office:date-value="2026-06-30T00:00:00" table:style-name="ce41">
            <text:p>30/06/2026</text:p>
          </table:table-cell>
          <table:table-cell office:value-type="float" office:value="1200" table:style-name="ce35">
            <text:p><text:s/>1,200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14">
            <text:p>Prot. n. 10297 del 20/04/2026</text:p>
          </table:table-cell>
          <table:table-cell office:value-type="string" table:style-name="ce15">
            <text:p>Cessazione anticipata con nota n 15380 del 29/06/2026</text:p>
          </table:table-cell>
          <table:table-cell table:number-columns-repeated="16377" table:style-name="ce44"/>
        </table:table-row>
        <table:table-row table:style-name="ro3">
          <table:table-cell office:value-type="string" table:style-name="ce14">
            <text:p>Pignolo Roberta</text:p>
          </table:table-cell>
          <table:table-cell office:value-type="date" office:date-value="2026-05-01T00:00:00" table:style-name="ce41">
            <text:p>01/05/2026</text:p>
          </table:table-cell>
          <table:table-cell office:value-type="date" office:date-value="2026-05-31T00:00:00" table:style-name="ce41">
            <text:p>31/05/2026</text:p>
          </table:table-cell>
          <table:table-cell office:value-type="float" office:value="709" table:style-name="ce35">
            <text:p><text:s/>709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14">
            <text:p>Prot. N. 10397 del 20/04/2026</text:p>
          </table:table-cell>
          <table:table-cell office:value-type="string" table:style-name="ce15">
            <text:p>Contratto annullato con nota n. prot. 14159 del 12/06/2026</text:p>
          </table:table-cell>
          <table:table-cell table:number-columns-repeated="16377" table:style-name="ce16"/>
        </table:table-row>
        <table:table-row table:style-name="ro2">
          <table:table-cell office:value-type="string" table:style-name="ce6">
            <text:p>Regolo Desirèe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371" table:style-name="ce43">
            <text:p><text:s/>1,37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06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Cutrupi Katya Luci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371" table:style-name="ce43">
            <text:p><text:s/>1,37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07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Trunfio Elisabett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314" table:style-name="ce43">
            <text:p><text:s/>1,3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08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Mirarchi Rosario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3801" table:style-name="ce43">
            <text:p><text:s/>3,801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09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Pagnotta Elis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2532" table:style-name="ce43">
            <text:p><text:s/>2,532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10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Darmini Mario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314" table:style-name="ce43">
            <text:p><text:s/>1,3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11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Cristofalo Martin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965" table:style-name="ce43">
            <text:p><text:s/>1,96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12 del 20/04/2026</text:p>
          </table:table-cell>
          <table:table-cell table:style-name="ce45"/>
          <table:table-cell table:number-columns-repeated="16377"/>
        </table:table-row>
        <table:table-row table:style-name="ro2">
          <table:table-cell office:value-type="string" table:style-name="ce6">
            <text:p>Malena Ilari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710" table:style-name="ce43">
            <text:p><text:s/>1,71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413 del 20/04/2026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string" table:style-name="ce14">
            <text:p>Vrenna Giada</text:p>
          </table:table-cell>
          <table:table-cell office:value-type="date" office:date-value="2026-05-01T00:00:00" table:style-name="ce41">
            <text:p>01/05/2026</text:p>
          </table:table-cell>
          <table:table-cell office:value-type="date" office:date-value="2026-06-30T00:00:00" table:style-name="ce41">
            <text:p>30/06/2026</text:p>
          </table:table-cell>
          <table:table-cell office:value-type="float" office:value="1140" table:style-name="ce35">
            <text:p><text:s/>1,140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14">
            <text:p>Prot. N. 10414 del 20/04/2026</text:p>
          </table:table-cell>
          <table:table-cell office:value-type="string" table:style-name="ce15">
            <text:p>Cessazione anticipata con nota n. prot.. 15876 del 03/07/2026 -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Carnevale Damiano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314" table:style-name="ce43">
            <text:p><text:s/>1,3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586 del 22/04/2026</text:p>
          </table:table-cell>
          <table:table-cell table:style-name="ce6"/>
          <table:table-cell table:number-columns-repeated="16377"/>
        </table:table-row>
        <table:table-row table:style-name="ro5">
          <table:table-cell office:value-type="string" table:style-name="ce14">
            <text:p>Ferrante Rossana</text:p>
          </table:table-cell>
          <table:table-cell office:value-type="date" office:date-value="2026-05-01T00:00:00" table:style-name="ce41">
            <text:p>01/05/2026</text:p>
          </table:table-cell>
          <table:table-cell office:value-type="date" office:date-value="2026-07-31T00:00:00" table:style-name="ce41">
            <text:p>31/07/2026</text:p>
          </table:table-cell>
          <table:table-cell office:value-type="float" office:value="2757" table:style-name="ce35">
            <text:p><text:s/>2,757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42">
            <text:p>Prot. N. 10582 del 22/04/2026</text:p>
          </table:table-cell>
          <table:table-cell table:style-name="ce15"/>
          <table:table-cell table:number-columns-repeated="16377"/>
        </table:table-row>
        <table:table-row table:style-name="ro2">
          <table:table-cell office:value-type="string" table:style-name="ce6">
            <text:p>Barone Antonio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704" table:style-name="ce43">
            <text:p><text:s/>1,70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544 del 22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Pulvino Francesca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704" table:style-name="ce43">
            <text:p><text:s/>1,70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542 del 22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Bruzzese Francesco</text:p>
          </table:table-cell>
          <table:table-cell office:value-type="date" office:date-value="2026-05-01T00:00:00" table:style-name="ce7">
            <text:p>01/05/2026</text:p>
          </table:table-cell>
          <table:table-cell office:value-type="date" office:date-value="2026-12-31T00:00:00" table:style-name="ce7">
            <text:p>31/12/2026</text:p>
          </table:table-cell>
          <table:table-cell office:value-type="float" office:value="9752" table:style-name="ce43">
            <text:p><text:s/>9,752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0956 del 29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essina Nicolò Alfio</text:p>
          </table:table-cell>
          <table:table-cell office:value-type="date" office:date-value="2026-05-05T00:00:00" table:style-name="ce7">
            <text:p>05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258.47" table:style-name="ce43">
            <text:p><text:s/>1,258.4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1063 del 30/04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oscano Nicola</text:p>
          </table:table-cell>
          <table:table-cell office:value-type="date" office:date-value="2026-05-11T00:00:00" table:style-name="ce7">
            <text:p>11/05/2026</text:p>
          </table:table-cell>
          <table:table-cell office:value-type="date" office:date-value="2026-12-31T00:00:00" table:style-name="ce7">
            <text:p>31/12/2026</text:p>
          </table:table-cell>
          <table:table-cell office:value-type="float" office:value="5236.33" table:style-name="ce43">
            <text:p><text:s/>5,236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1516 del 07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iguori Antongiulio</text:p>
          </table:table-cell>
          <table:table-cell office:value-type="date" office:date-value="2026-05-15T00:00:00" table:style-name="ce7">
            <text:p>15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436.4" table:style-name="ce43">
            <text:p><text:s/>1,436.4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1709 del 11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irarchi Giovanni</text:p>
          </table:table-cell>
          <table:table-cell office:value-type="date" office:date-value="2026-05-15T00:00:00" table:style-name="ce7">
            <text:p>15/05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2328.13" table:style-name="ce43">
            <text:p><text:s/>2,328.1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1716 del 11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ziz Parand</text:p>
          </table:table-cell>
          <table:table-cell office:value-type="date" office:date-value="2026-05-15T00:00:00" table:style-name="ce7">
            <text:p>15/05/2026</text:p>
          </table:table-cell>
          <table:table-cell office:value-type="date" office:date-value="2026-09-30T00:00:00" table:style-name="ce7">
            <text:p>30/09/2026</text:p>
          </table:table-cell>
          <table:table-cell office:value-type="float" office:value="2062.67" table:style-name="ce43">
            <text:p><text:s/>2,062.6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1884 del 11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tarace Concetta</text:p>
          </table:table-cell>
          <table:table-cell office:value-type="date" office:date-value="2026-05-20T00:00:00" table:style-name="ce7">
            <text:p>20/05/2026</text:p>
          </table:table-cell>
          <table:table-cell office:value-type="date" office:date-value="2026-09-30T00:00:00" table:style-name="ce7">
            <text:p>30/09/2026</text:p>
          </table:table-cell>
          <table:table-cell office:value-type="float" office:value="1986.83" table:style-name="ce43">
            <text:p><text:s/>1,986.8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250 del 1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omanno Giuseppe<text:s/>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8-31T00:00:00" table:style-name="ce7">
            <text:p>31/08/2026</text:p>
          </table:table-cell>
          <table:table-cell office:value-type="float" office:value="1710" table:style-name="ce46">
            <text:p><text:s/>1,71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582 del 22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odispoti Ann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140" table:style-name="ce46">
            <text:p><text:s/>1,14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583 del 22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parrotta Palmir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8-31T00:00:00" table:style-name="ce7">
            <text:p>31/08/2026</text:p>
          </table:table-cell>
          <table:table-cell office:value-type="float" office:value="1638" table:style-name="ce46">
            <text:p><text:s/>1,6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584 del 22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iganello Andrea Pi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1-30T00:00:00" table:style-name="ce7">
            <text:p>30/11/2026</text:p>
          </table:table-cell>
          <table:table-cell office:value-type="float" office:value="3078" table:style-name="ce46">
            <text:p><text:s/>3,07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36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izzuti Maria Rosari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3415" table:style-name="ce46">
            <text:p><text:s/>3,41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3 del 25/05/2026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6">
            <text:p>Rausa Alessi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3545" table:style-name="ce46">
            <text:p><text:s/>3,54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4 del 25/05/2026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6">
            <text:p>Quercia Carmine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2730" table:style-name="ce46">
            <text:p><text:s/>2,73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5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olinaro Emanuele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3545" table:style-name="ce46">
            <text:p><text:s/>3,54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6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uido Alessandr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2850" table:style-name="ce46">
            <text:p><text:s/>2,85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7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reco Gennar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2850" table:style-name="ce46">
            <text:p><text:s/>2,85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8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De Brasi Luci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6095" table:style-name="ce46">
            <text:p><text:s/>6,09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69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ortese Angela Isabell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0-31T00:00:00" table:style-name="ce7">
            <text:p>31/10/2026</text:p>
          </table:table-cell>
          <table:table-cell office:value-type="float" office:value="2285" table:style-name="ce46">
            <text:p><text:s/>2,28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670 del 25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idari Alessi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2804 del 27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urdica Carmine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23 del 29/05/2026</text:p>
          </table:table-cell>
          <table:table-cell table:style-name="ce6"/>
          <table:table-cell table:number-columns-repeated="16377"/>
        </table:table-row>
        <table:table-row table:style-name="ro5">
          <table:table-cell office:value-type="string" table:style-name="ce14">
            <text:p>Cuzzocrea Giuseppe</text:p>
          </table:table-cell>
          <table:table-cell office:value-type="date" office:date-value="2026-06-01T00:00:00" table:style-name="ce41">
            <text:p>01/06/2026</text:p>
          </table:table-cell>
          <table:table-cell office:value-type="date" office:date-value="2026-07-31T00:00:00" table:style-name="ce41">
            <text:p>31/07/2026</text:p>
          </table:table-cell>
          <table:table-cell office:value-type="float" office:value="1092" table:style-name="ce35">
            <text:p><text:s/>1,092.00<text:s/></text:p>
          </table:table-cell>
          <table:table-cell office:value-type="string" table:style-name="ce14">
            <text:p>Co.Co.Co. Gruppi Consiliari L.R. 13/2002 art. 4bis</text:p>
          </table:table-cell>
          <table:table-cell office:value-type="string" table:style-name="ce42">
            <text:p>Prot. N. 13025 del 29/05/2026</text:p>
          </table:table-cell>
          <table:table-cell table:style-name="ce15"/>
          <table:table-cell table:number-columns-repeated="16377"/>
        </table:table-row>
        <table:table-row table:style-name="ro2">
          <table:table-cell office:value-type="string" table:style-name="ce6">
            <text:p>De Angelis Umbert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026" table:style-name="ce46">
            <text:p><text:s/>1,026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26 <text:s/>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avella Francesc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11-30T00:00:00" table:style-name="ce7">
            <text:p>30/11/2026</text:p>
          </table:table-cell>
          <table:table-cell office:value-type="float" office:value="2742" table:style-name="ce46">
            <text:p><text:s/>2,742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27 <text:s/>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aganà Filipp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29 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Giampà Ilaria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876" table:style-name="ce46">
            <text:p><text:s/>876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30 del 29/05/2026</text:p>
          </table:table-cell>
          <table:table-cell table:style-name="ce48"/>
          <table:table-cell table:number-columns-repeated="16377"/>
        </table:table-row>
        <table:table-row table:style-name="ro2">
          <table:table-cell office:value-type="string" table:style-name="ce6">
            <text:p>D'Agostino Raffaele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31 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Oliveri Rocco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38 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<text:s/>Putortì Vincenzo<text:s/>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40 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ontana Giuseppe</text:p>
          </table:table-cell>
          <table:table-cell office:value-type="date" office:date-value="2026-06-01T00:00:00" table:style-name="ce7">
            <text:p>01/06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914" table:style-name="ce46">
            <text:p><text:s/>91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046 del 29/05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ilippone Antonio</text:p>
          </table:table-cell>
          <table:table-cell office:value-type="date" office:date-value="2026-06-08T00:00:00" table:style-name="ce32">
            <text:p>08/06/2026</text:p>
          </table:table-cell>
          <table:table-cell office:value-type="date" office:date-value="2026-09-30T00:00:00" table:style-name="ce32">
            <text:p>30/09/2026</text:p>
          </table:table-cell>
          <table:table-cell office:value-type="float" office:value="1657.33" table:style-name="ce49">
            <text:p><text:s/>1,657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277 del 03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isasi Giovanni</text:p>
          </table:table-cell>
          <table:table-cell office:value-type="date" office:date-value="2026-06-08T00:00:00" table:style-name="ce32">
            <text:p>08/06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618.33000000000004" table:style-name="ce49">
            <text:p><text:s/>618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279 del 03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valiere Carmine</text:p>
          </table:table-cell>
          <table:table-cell office:value-type="date" office:date-value="2026-06-08T00:00:00" table:style-name="ce32">
            <text:p>08/06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3445" table:style-name="ce49">
            <text:p><text:s/>3,44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280 del 03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Tancredi Adelina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07-31T00:00:00" table:style-name="ce32">
            <text:p>31/07/2026</text:p>
          </table:table-cell>
          <table:table-cell office:value-type="float" office:value="874" table:style-name="ce49">
            <text:p><text:s/>874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789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iente Giorgia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6474.53" table:style-name="ce49">
            <text:p><text:s/>6,474.5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882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rapella Patrizia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2985.73" table:style-name="ce49">
            <text:p><text:s/>2,985.7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884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aputo Mariagiovanna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6239.33" table:style-name="ce49">
            <text:p><text:s/>6,239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886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uda Andrea Rocco Bruno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09-30T00:00:00" table:style-name="ce32">
            <text:p>30/09/2026</text:p>
          </table:table-cell>
          <table:table-cell office:value-type="float" office:value="1607.67" table:style-name="ce49">
            <text:p><text:s/>1,607.6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3888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moroso Giovanni</text:p>
          </table:table-cell>
          <table:table-cell office:value-type="date" office:date-value="2026-06-15T00:00:00" table:style-name="ce32">
            <text:p>15/06/2026</text:p>
          </table:table-cell>
          <table:table-cell office:value-type="date" office:date-value="2026-09-30T00:00:00" table:style-name="ce32">
            <text:p>30/09/2026</text:p>
          </table:table-cell>
          <table:table-cell office:value-type="float" office:value="1766.67" table:style-name="ce49">
            <text:p><text:s/>1,766.6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9">
            <text:p>Prot. N. 14022 del 11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amundo Paolino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12-31T00:00:00" table:style-name="ce7">
            <text:p>31/12/2026</text:p>
          </table:table-cell>
          <table:table-cell office:value-type="float" office:value="2628" table:style-name="ce43">
            <text:p><text:s/>2,62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3790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Mazzei Ivan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529" table:style-name="ce43">
            <text:p><text:s/>1,529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3791 del 0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ranzese Luca Cosimo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567" table:style-name="ce43">
            <text:p><text:s/>567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474 del 17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elia Magno Andrea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2846" table:style-name="ce43">
            <text:p><text:s/>2,846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483 del 17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ongo Carmelo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438" table:style-name="ce43">
            <text:p><text:s/>4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501 del 17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orrentino Maria Sofia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457" table:style-name="ce43">
            <text:p><text:s/>457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511 del 17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Alampi Consolato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438" table:style-name="ce43">
            <text:p><text:s/>4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617 del 18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Lo Presti Maria Gabriella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438" table:style-name="ce43">
            <text:p><text:s/>4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618 del 18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Strangi Giovanni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1189" table:style-name="ce43">
            <text:p><text:s/>1,189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496 del 17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Rosato Forti Rocco Michele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07-31T00:00:00" table:style-name="ce7">
            <text:p>31/07/2026</text:p>
          </table:table-cell>
          <table:table-cell office:value-type="float" office:value="438" table:style-name="ce43">
            <text:p><text:s/>43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4740 del 19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De Rose Valentina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12-31T00:00:00" table:style-name="ce7">
            <text:p>31/12/2026</text:p>
          </table:table-cell>
          <table:table-cell office:value-type="float" office:value="6000" table:style-name="ce43">
            <text:p><text:s/>6,000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5123 del 24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Quattrone Isabella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10-31T00:00:00" table:style-name="ce32">
            <text:p>31/10/2026</text:p>
          </table:table-cell>
          <table:table-cell office:value-type="float" office:value="1828" table:style-name="ce43">
            <text:p><text:s/>1,828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15332 del 26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Frisenda Massimiliano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11-30T00:00:00" table:style-name="ce7">
            <text:p>30/11/2026</text:p>
          </table:table-cell>
          <table:table-cell office:value-type="float" office:value="2285" table:style-name="ce43">
            <text:p><text:s/>2,28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15333 del 26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Corigliano Miriana<text:s/></text:p>
          </table:table-cell>
          <table:table-cell office:value-type="date" office:date-value="2026-07-01T00:00:00" table:style-name="ce7">
            <text:p>01/07/2026</text:p>
          </table:table-cell>
          <table:table-cell office:value-type="date" office:date-value="2026-11-30T00:00:00" table:style-name="ce7">
            <text:p>30/11/2026</text:p>
          </table:table-cell>
          <table:table-cell office:value-type="float" office:value="2285" table:style-name="ce43">
            <text:p><text:s/>2,285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15334 del 26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6">
            <text:p>Verardi Aldo<text:s/></text:p>
          </table:table-cell>
          <table:table-cell office:value-type="date" office:date-value="2026-07-08T00:00:00" table:style-name="ce7">
            <text:p>08/07/2026</text:p>
          </table:table-cell>
          <table:table-cell office:value-type="date" office:date-value="2026-08-31T00:00:00" table:style-name="ce7">
            <text:p>31/08/2026</text:p>
          </table:table-cell>
          <table:table-cell office:value-type="float" office:value="618.33000000000004" table:style-name="ce43">
            <text:p><text:s/>618.33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5480 del 30/06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Chindamo Michela</text:p>
          </table:table-cell>
          <table:table-cell office:value-type="date" office:date-value="2026-07-16T00:00:00" table:style-name="ce32">
            <text:p>16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3899.5" table:style-name="ce43">
            <text:p><text:s/>3,899.5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6326 del 08/07/2026<text:s/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De Stefano Emilia TIZIANA</text:p>
          </table:table-cell>
          <table:table-cell office:value-type="date" office:date-value="2026-07-16T00:00:00" table:style-name="ce32">
            <text:p>16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5879.5" table:style-name="ce43">
            <text:p><text:s/>5,879.5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0">
            <text:p>Prot. N. 16332 del 08/07/2026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38">
            <text:p>Pratico' Teresa</text:p>
          </table:table-cell>
          <table:table-cell office:value-type="date" office:date-value="2026-07-16T00:00:00" table:style-name="ce32">
            <text:p>16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6968.5" table:style-name="ce43">
            <text:p><text:s/>6,968.5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333 del 08/07/2026<text:s/>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38">
            <text:p>Isola Giuseppe</text:p>
          </table:table-cell>
          <table:table-cell office:value-type="date" office:date-value="2026-07-15T00:00:00" table:style-name="ce32">
            <text:p>15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3530.27" table:style-name="ce43">
            <text:p><text:s/>3,530.2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511 del 09/07/2026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38">
            <text:p>Evoli Natale Francesco</text:p>
          </table:table-cell>
          <table:table-cell office:value-type="date" office:date-value="2026-07-20T00:00:00" table:style-name="ce32">
            <text:p>20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2930.2" table:style-name="ce43">
            <text:p><text:s/>2,930.2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882 del 14/07/2026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38">
            <text:p>Giovinazzo Girolamo</text:p>
          </table:table-cell>
          <table:table-cell office:value-type="date" office:date-value="2026-07-20T00:00:00" table:style-name="ce32">
            <text:p>20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4862.2" table:style-name="ce43">
            <text:p><text:s/>4,862.2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880 del 14/07/2026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38">
            <text:p>Mamone Federica</text:p>
          </table:table-cell>
          <table:table-cell office:value-type="date" office:date-value="2026-07-20T00:00:00" table:style-name="ce32">
            <text:p>20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3059" table:style-name="ce43">
            <text:p><text:s/>3,059.00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877 del 14/07/2026<text:s/></text:p>
          </table:table-cell>
          <table:table-cell table:style-name="ce47"/>
          <table:table-cell table:number-columns-repeated="16377"/>
        </table:table-row>
        <table:table-row table:style-name="ro2">
          <table:table-cell office:value-type="string" table:style-name="ce38">
            <text:p>Martino Antonino</text:p>
          </table:table-cell>
          <table:table-cell office:value-type="date" office:date-value="2026-07-20T00:00:00" table:style-name="ce32">
            <text:p>20/07/2026</text:p>
          </table:table-cell>
          <table:table-cell office:value-type="date" office:date-value="2026-12-31T00:00:00" table:style-name="ce32">
            <text:p>31/12/2026</text:p>
          </table:table-cell>
          <table:table-cell office:value-type="float" office:value="3804.97" table:style-name="ce43">
            <text:p><text:s/>3,804.97<text:s/></text:p>
          </table:table-cell>
          <table:table-cell office:value-type="string" table:style-name="ce6">
            <text:p>Co.Co.Co. Gruppi Consiliari L.R. 13/2002 art. 4bis</text:p>
          </table:table-cell>
          <table:table-cell office:value-type="string" table:style-name="ce51">
            <text:p>Prot. N. 16874 del 14/07/2026</text:p>
          </table:table-cell>
          <table:table-cell table:style-name="ce47"/>
          <table:table-cell table:number-columns-repeated="16377"/>
        </table:table-row>
        <table:table-row table:number-rows-repeated="10483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date-style style:name="N37">
      <number:day number:style="long"/>
      <number:text>/</number:text>
      <number:month number:style="long"/>
      <number:text>/</number:text>
      <number:year number:style="long"/>
    </number:date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7</meta:generator>
    <dc:title/>
    <dc:description/>
    <dc:subject/>
    <meta:initial-creator>Rossella Patti</meta:initial-creator>
    <dc:creator>andrea Irace</dc:creator>
    <meta:creation-date>2015-06-05T18:19:34Z</meta:creation-date>
    <dc:date>2026-08-06T11:44:20Z</dc:date>
    <meta:user-defined meta:name="ContentTypeId">0x010100BCC5E1B959233A41B9AD6453A8BF1EDB</meta:user-defined>
    <meta:user-defined meta:name="MediaServiceImageTags"/>
  </office:meta>
</office:document-meta>
</file>